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ea06a4879582a672394b7cbeb4c3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ck"/><text:bookmark-start text:name="__RefHeading___back_1"/><text:bookmark-start text:name="back"/>Back<text:bookmark-end text:name="__RefHeading___back_1"/><text:bookmark-end text:name="back"/></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Back</text:span>, ett mindre halvdäck längst för ut på ett fartyg över huvuddäcket. Ankarna hava här sin plats, då de äro intagna. På ångare har även ångspelet, varmed ankaret hivas upp, sin plats här. Under backen pläga ofta manskapets lokaler vara inrymda.</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Back</text:span>. Det på en del fartyg längst för-ut befintliga mindre däck, som ligger i jämnhöjd med fartygets relingar. Denna back går sällan så långt akter-ut som till fockmasten.</text:p>
      <text:p text:style-name="Text_20_body"><draw:frame draw:style-name="media" draw:name="0" text:anchor-type="as-char" draw:z-index="0" svg:width="7.9375cm" svg:height="4.3391666666667cm"><draw:image xlink:href="Pictures/80ea06a4879582a672394b7cbeb4c3ad.png" xlink:type="simple" xlink:show="embed" xlink:actuate="onLoad"/></draw:frame></text:p>
      <text:p text:style-name="Text_20_body"><text:span text:style-name="Strong_20_Emphasis">Back</text:span>. I allmänhet den del af öfra däck, som är för-om främsta masten; rätteligen sträcker sig backen ända till akterkanten af fockröstet eller storehalsbultarna i däck. På en del handelsfartyg har besättningen sin bostad, den s. k. skansen, under backen, som i detta fall utgör själfva taket därtill.</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Back</text:span>. I allmänhet den del av övre fartygsdäck, som är för om främsta masten. På en del handelsfartyg har besättningen sin bostad, den s. k. skansen, under b. — Backsgastar, de av besättningen, vilka äro fördelade till tjänstgöring på 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ck</dc:title>
  </office:meta>
</office:document-meta>
</file>