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e795d2a6b92abc61d42dd5f3dcbf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cklag"/><text:bookmark-start text:name="__RefHeading___backlag_1"/><text:bookmark-start text:name="backlag"/>Backlag<text:bookmark-end text:name="__RefHeading___backlag_1"/><text:bookmark-end text:name="backla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ack</text:span> = matback (Patter, Bowl, Mess-kid) [Back, Kumme] träkärl, som allmänt användes förr i tiden isynnerhet på örlogsfartyg för att spara servis. Backarna voro af två slag: en lägre, motsvarande en flat tallrik, för fläsk och kött, och en högre, motsvarande en djup tallrik, för ärtsoppa och gröt m. m. De, som åto ur samma back, vanligen ej öfver åtta man, kallades ett backlag (Mess) [Messe, Backgenossenschaft]. Backlagskamrat (Mess maté) [Backgenosse] var enhvar i back- laget. Numera skaffa (äta) alle man om­28 bord vid bord och sittande på bänkar; ej på däck såsom tillförne. Tämligen fullständig servis af bleckplåt bestås äfven.</text:p>
      <text:p text:style-name="Text_20_body"><draw:frame draw:style-name="media" draw:name="0" text:anchor-type="as-char" draw:z-index="0" svg:width="5.2916666666667cm" svg:height="4.4185416666667cm"><draw:image xlink:href="Pictures/d7e795d2a6b92abc61d42dd5f3dcbf3f.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ack</text:span>, ett laggkärl i form av en bunke, vari manskapets mat serveras.</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Back</text:span> (eng. back l. bac, kärl; pråm, färja), sjöv. Kärl i form af en bunke, hvaruti besättningens mat serveras. De, som äta tillsammans ur samma back, utgöra ett s. k. backlag. På örlogsfartyg indelas hela besättningen i backlag, vanligen åtta man i hvartdera.</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Back</text:span>, sjöv. Matkärl ombord på fartyg. — Backlag. Manskap, som ombord äter tillsammans, bildar ett backlag. Å örlogsfartyg utgöres varje backlag av 8—10 m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cklag</dc:title>
  </office:meta>
</office:document-meta>
</file>