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ering"/><text:bookmark-start text:name="__RefHeading___baering_1"/><text:bookmark-start text:name="baering"/>Bäring<text:bookmark-end text:name="__RefHeading___baering_1"/><text:bookmark-end text:name="baering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Bäring</text:span>, den riktning på kompassen, vari ett föremål synes från iakttagaren. Man säger, att ett föremål bär så och så, t. ex. NO (nordost), då verkställd pejling utvisar detta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Bäring</text:span> (Bearing) [Peilung], riktningen till något föremål; t. ex.: »bäringen till fyren är västsydväst» eller »fyren bär i VSV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ering</dc:title>
  </office:meta>
</office:document-meta>
</file>