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rdun"/><text:bookmark-start text:name="__RefHeading___bardun_1"/><text:bookmark-start text:name="bardun"/>Bardun<text:bookmark-end text:name="__RefHeading___bardun_1"/><text:bookmark-end text:name="bardun"/></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ardun</text:span> (Backstay) [Pardune oder Pardun] är ett slags bakstag fästadt högre upp än undermastens vant. Det är således egent­ligen endast på en med stång försedd mast som barduner förekomma, och man kallar dem äfven ofta »toppbakstag», i synnerhet när de äro fästade långt akter öfver vid däck eller reling. Man har utom de van­liga fasta bardunerna på skepp äfven slingerbarduner (Shifting backstays) [Schlingerpardunen} och lofbarduner (Breast backstays) [Seitenoder Vorderpardunen], hvilka kunna kastas ut i ett slags utriggare å aktra bramsalningshornet och styfhalas i däck för att stötta bramstängerna vid kryssning eller eljest när frestning sidovägen uppstå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ardun</text:span>, de tåg av stående riggen på ett fartyg, som tjäna att stötta en stångtopp akteröver på styrbords och babords sidor. De taga sitt namn efter den stång (fortsättning på mast), till vilken de höra, såsom förstängbardun på förmärsstången, förbrambardun på förbramstången, storbrambardun på storbramstången o. s. v. Bardunerna krängas med sin övra ända (i form av en ögla) över stångtoppen och halas styva i däck medelst taljrep och jung­frur, de senare fastgjorda till röstjär­nen i fartygssidan. ~ <text:span text:style-name="Strong_20_Emphasis">-dunklyka</text:span>, ett gaffelformigt järn på utriggaren till bramsalning, varuti brambardunen vilar. ~ <text:span text:style-name="Strong_20_Emphasis">-dunöga</text:span>, är den ögla i bardunens övra ända, som kränges över toppen.</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Bardun</text:span> (it. bardune), sjöv., tåg af stående godset, som från öfversta delen af en stång (förlängningen af en mast) går ned till aktersta delen af röstet i fartygssidan eller stundom till en bult i relingen. Bardunerna tjäna att vid segling stötta stången såväl sidovägen som akterifrån. De hafva olika namn, alltefter den stång de tillhöra, såsom: för-bram-barduner, stor-öfverbram-barduner, kryss-stäng-barduner o. s. v.<text:line-break/>
<text:span text:style-name="Strong_20_Emphasis">– Lofbardun</text:span>, en på hvardera fartygssidan, går från stången genom en klyka på salningshornet ner till röstet i lovart och ansattes med talja, hvars löpare ledes in på däcket.</text:p>
      <text:h text:style-name="Heading_20_2" text:outline-level="2"><text:bookmark-start text:name="__RefHeading___dictionary_of_nautical_words_and_terms_-_1982_5"/><text:bookmark-start text:name="dictionary_of_nautical_words_and_terms_-_1982"/>Dictionary of Nautical Words and Terms - 1982<text:bookmark-end text:name="__RefHeading___dictionary_of_nautical_words_and_terms_-_1982_5"/><text:bookmark-end text:name="dictionary_of_nautical_words_and_terms_-_1982"/></text:h>
      <text:p text:style-name="Text_20_body"><text:span text:style-name="Strong_20_Emphasis">Backstays.</text:span> Ropes led from a mast to a position abaft it. They support mast against forces acting in a forward di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rdun</dc:title>
  </office:meta>
</office:document-meta>
</file>