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tsmansstol"/><text:bookmark-start text:name="__RefHeading___batsmansstol_1"/><text:bookmark-start text:name="batsmansstol"/>Båtsmansstol<text:bookmark-end text:name="__RefHeading___batsmansstol_1"/><text:bookmark-end text:name="batsmanssto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Båtsmanstol</text:span> (Dutchmans stool, boatswains chair) [Bootsmanns Stuhl], en i en hanfot fästad kort bräda att sitta på och låta sig hissas upp för arbeten till väder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Båtsmansstol</text:span>, kort sittbräda, hängande i en stropp. I stroppen fastgöres en göling (hisslina). Den användes då man skall skrapa eller måla masterna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Båtmansstol</text:span>, sjöv., en i stropp el. han fot av tågvirke fästad kort bräda, som användes att sitta på vid utförande av arbete till väd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tsmansstol</dc:title>
  </office:meta>
</office:document-meta>
</file>