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orgkatting"/><text:bookmark-start text:name="__RefHeading___borgkaetting_1"/><text:bookmark-start text:name="borgkaetting"/>Borgkätting<text:bookmark-end text:name="__RefHeading___borgkaetting_1"/><text:bookmark-end text:name="borgkaetting"/></text:h>
      <text:p text:style-name="Text_20_body">Svenskt Nautiskt Lexikon -20
Borg, k ättin g , v a ri e tt större fartygs underrår äro upphängda, även tåg, som fastgöras vid andra för att förstärka dem. I hårt väder brukar man förse rårna med borgbrassar, stän g ern a med borgbarduner o. s. v. ~ -band, järnband, som fasthåller kättingen, vari en rå be­hänger vid masten. ~ -stropp, se bor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orgkatting</dc:title>
  </office:meta>
</office:document-meta>
</file>