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bradgang"/><text:bookmark-start text:name="__RefHeading___braedgang_1"/><text:bookmark-start text:name="braedgang"/>Brädgång<text:bookmark-end text:name="__RefHeading___braedgang_1"/><text:bookmark-end text:name="braedgang"/></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Brädgång</text:span> (Bulwark) [Schanzkleid] kallas ofta den öfver däck befintliga delen af fartygssidan, men uttrycket är icke tillämpligt då denna del är jämförelsevis låg, såsom på kappseglingsyachter. Brädgångsstötta (bulwark stay) [Schanzkleidstütze].</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Brädgång</text:span>, den tunnare delen av skeppssidan mellan däck och reling. På träfartyg är brädgången spikad utanpå brädgångsstöttorna, som utgöra en avslutning ovan däck av topptimren. På järnfartyg består brädgången av tunnare plåt än skeppssidan. Den stöt­tas eller stagas vid däck av fastnitade rundjärn, vinkeljärn eller bulbjärn, som kallas brädgångsstöttor. ~ -sport eller stormport, en fyrkantig öppning, för­sedd med lucka i brädgången, som öpp­nas för att släppa ut vattnet vid mycken överspolning. Öppningen bör, om den är stor, vara försedd med en eller två horisontalt anbringade säkerhetsstäng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bradgang</dc:title>
  </office:meta>
</office:document-meta>
</file>