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ebarkera"/><text:bookmark-start text:name="__RefHeading___debarkera_1"/><text:bookmark-start text:name="debarkera"/>Debarkera<text:bookmark-end text:name="__RefHeading___debarkera_1"/><text:bookmark-end text:name="debarkera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Debarqvera</text:span> är at transportera i land manskapet eller hästar med små fartyg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Debarkering</text:span> (Disembarkment, disembarkation) [Ausschiffung]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Debarkera</text:span>, landsätta, landstiga från ett farty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ebarkera</dc:title>
  </office:meta>
</office:document-meta>
</file>