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dejsa"/><text:bookmark-start text:name="__RefHeading___dejsa_1"/><text:bookmark-start text:name="dejsa"/>Dejsa<text:bookmark-end text:name="__RefHeading___dejsa_1"/><text:bookmark-end text:name="dejsa"/></text:h>
      <text:h text:style-name="Heading_20_2" text:outline-level="2"><text:bookmark-start text:name="__RefHeading___nutisk_ordbok_-_1914_2"/><text:bookmark-start text:name="nutisk_ordbok_-_1914"/>Nutisk Ordbok - 1914<text:bookmark-end text:name="__RefHeading___nutisk_ordbok_-_1914_2"/><text:bookmark-end text:name="nutisk_ordbok_-_1914"/></text:h>
      <text:p text:style-name="Text_20_body"><text:span text:style-name="Strong_20_Emphasis">Dejsa</text:span> (To go astern, to have sternway on, to gather stern­ way) [Deinsen, deisen, uber Steuer gehen] är för ett segelfartyg att gå akter öfver och motsvarar således ångarens »backa»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Dejsa</text:span>, att under segling tvingas akteröver genom back i segl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dejsa</dc:title>
  </office:meta>
</office:document-meta>
</file>