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dotkopp"/><text:bookmark-start text:name="__RefHeading___dotkopp_1"/><text:bookmark-start text:name="dotkopp"/>Dotkopp<text:bookmark-end text:name="__RefHeading___dotkopp_1"/><text:bookmark-end text:name="dotkopp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Dodkopp</text:span> är et flatt trädklot med 3:ne hål som inbändes i nedra ändan af wanten, at medelst taljerepen som gå igenom hålen på dodkoppen och hålen på puttings jungfrun ansättja wanten.</text:p>
      <text:h text:style-name="Heading_20_2" text:outline-level="2"><text:bookmark-start text:name="__RefHeading___nutisk_ordbok_-_1914_3"/><text:bookmark-start text:name="nutisk_ordbok_-_1914"/>Nutisk Ordbok - 1914<text:bookmark-end text:name="__RefHeading___nutisk_ordbok_-_1914_3"/><text:bookmark-end text:name="nutisk_ordbok_-_1914"/></text:h>
      <text:p text:style-name="Text_20_body"><text:span text:style-name="Strong_20_Emphasis">Dotkopp</text:span> eller <text:span text:style-name="Strong_20_Emphasis">Dodkopp</text:span> (Dead eye, dead block, heart) [Doodshoft, Dodshoft, Doodshoofd] kommer af holländska ordet Dödshöfd tyska Totenkopf = dödskalle och är ett slags »jungfru», men blott med ett hål och vanligen med utskärningar i dettas ena kant för taljerepet. Dotkoppen, som vanligen användes vid stagens ansättning liksom jungfrun vid vantens, gjordes förr af pockenholz, men förfärdigas numera vanligen af järn. Se fig.</text:p>
      <text:h text:style-name="Heading_20_2" text:outline-level="2"><text:bookmark-start text:name="__RefHeading___svenskt_nautiskt_lexikon_-_1920_4"/><text:bookmark-start text:name="svenskt_nautiskt_lexikon_-_1920"/>Svenskt Nautiskt Lexikon - 1920<text:bookmark-end text:name="__RefHeading___svenskt_nautiskt_lexikon_-_1920_4"/><text:bookmark-end text:name="svenskt_nautiskt_lexikon_-_1920"/></text:h>
      <text:p text:style-name="Text_20_body"><text:span text:style-name="Strong_20_Emphasis">Doddkopp</text:span> eller <text:span text:style-name="Strong_20_Emphasis">dotkopp</text:span>, ett runt eller hjärtformat trästycke med hål i mitten för taljerep och en runt om stycket urskälpt ränna vari det tåg ligger, som skall “sättas an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dotkopp</dc:title>
  </office:meta>
</office:document-meta>
</file>