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rejare"/><text:bookmark-start text:name="__RefHeading___drejare_1"/><text:bookmark-start text:name="drejare"/>Drejare<text:bookmark-end text:name="__RefHeading___drejare_1"/><text:bookmark-end text:name="drejare"/></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Dreja</text:span>, 1) vrida, t. ex. ratten; 2) dre ja bi, lägga fartyget upp mot vind och sjö; 3) man säger, att månaden drejar, m. a. o. tiden går. ~ -re, V* meter lång träspak, tjockare på mitten och spetsig i ändarna, använd till utförande av diverse sjömansarbeten, såsom att lägga på nock-bändslar (göra fast övre hörnen av ett råsegel till rån med ett tåg). Drejare är även en större handspak, som användes (i skeppsbyggeriet) att tillsamman med en ringbult tvinga in en bordläggnings-planka på dess plats.</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Drejare</text:span> eller hivare, fig. 20, en rund, ofta något spolformig stav av hårt trä, som användes vid läggning av lin- och wirebänslar, påläggning av surrningar och dylikt. En särskilt gjord drejare, som i ena ändan har en flat, klubblik utvidgning, i vilken borrats två hål, användes med fördel vid läggning av wirebänslar. Se även figur 19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rejare</dc:title>
  </office:meta>
</office:document-meta>
</file>