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bc9334019f36a508fb03e72dcb547e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dykdalb"/><text:bookmark-start text:name="__RefHeading___dykdalb_1"/><text:bookmark-start text:name="dykdalb"/>Dykdalb<text:bookmark-end text:name="__RefHeading___dykdalb_1"/><text:bookmark-end text:name="dykdalb"/></text:h>
      <text:h text:style-name="Heading_20_2" text:outline-level="2"><text:bookmark-start text:name="__RefHeading___nordisk_familjebok_-_foersta_utgavan_1876-1899_2"/><text:bookmark-start text:name="nordisk_familjebok_-_foersta_utgavan_1876-1899"/>Nordisk Familjebok - Första utgåvan, 1876-1899<text:bookmark-end text:name="__RefHeading___nordisk_familjebok_-_foersta_utgavan_1876-1899_2"/><text:bookmark-end text:name="nordisk_familjebok_-_foersta_utgavan_1876-1899"/></text:h>
      <text:p text:style-name="Text_20_body"><text:span text:style-name="Strong_20_Emphasis">Dykdalb</text:span> l. Diktal (Fr. Duc d’Albe, efter uppfinnaren, hertigen af Alba), en grof pelare, sammansatt af flere i sjöbottnen nedtryckta pålar, hvilka sammanlöpa ofvan vattenytan och fasthållas af jernringar. Sådana pelare, placerade på lämpliga distanser i en hamn eller ett revir, tjena till fäste för trossar o. d., då fartyg skola förhalas (flyttas) eller förtöjas (läggas fast). – I Sverige få dykdalber hvarken af kommuner, korporationer eller enskilda personer utsättas i hamnar eller farleder utan tillstånd af Lotsstyrelsen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Dykdalb</text:span>, duc d’albe eller diktal, sammansättning av flera i sjöbotten nedslagna pålar för förtöjning av fartyg.</text:p>
      <text:h text:style-name="Heading_20_2" text:outline-level="2"><text:bookmark-start text:name="__RefHeading___nordisk_familjebok_-_fjaerde_upplagan_-_1951_4"/><text:bookmark-start text:name="nordisk_familjebok_-_fjaerde_upplagan_-_1951"/>Nordisk Familjebok - Fjärde upplagan - 1951<text:bookmark-end text:name="__RefHeading___nordisk_familjebok_-_fjaerde_upplagan_-_1951_4"/><text:bookmark-end text:name="nordisk_familjebok_-_fjaerde_upplagan_-_1951"/></text:h>
      <text:p text:style-name="Text_20_body"><text:span text:style-name="Strong_20_Emphasis">Dykdalb</text:span> (av holl. ursprung), grov pelare, sammansatt av flera i sjöbottnen nedtryckta pålar, vilka, sammanhållna hållas av järnringar. Nyttjas till fäste för trossar o. dyl., då fartyg skola förhalas el. förtöjas. Numera utföras d. även av betong.</text:p>
      <text:p text:style-name="Text_20_body"><draw:frame draw:style-name="media" draw:name="0" text:anchor-type="as-char" draw:z-index="0" svg:width="7.9375cm" svg:height="13.096875cm"><draw:image xlink:href="Pictures/abc9334019f36a508fb03e72dcb547e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dykdalb</dc:title>
  </office:meta>
</office:document-meta>
</file>