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93a1f2fb6e704f9c0ea7bd244be6ec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ens"/><text:bookmark-start text:name="__RefHeading___ens_1"/><text:bookmark-start text:name="ens"/>Ens<text:bookmark-end text:name="__RefHeading___ens_1"/><text:bookmark-end text:name="ens"/></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Ens</text:span>, öfver ens, i en linje (In a line) [In eins] sägas två föremål t. ex. kummel, uddar, fyrar m. m. vara när den ena för ögat visar sig rätt öfver eller under den andra eller när den ena täcker den andra. Då detta ofta är nödvändigt för att klara sig för de grund, hvarför märkena skydda, så söker man att bringa dem ens (to get them in a line) [in eins bringen}. Se fig. Ett fartyg befinner sig vid a och går ostvart hän samt pejlar en nedre fyr i NOtN och en längre bort och högre i NtO. Men för att kunna hålla in i öfverenslinjen måste det bringa fyrarna i Nord. När det kommit till b inträffar detta.
<draw:frame draw:style-name="media" draw:name="0" text:anchor-type="as-char" draw:z-index="0" svg:width="10.583333333333cm" svg:height="5.4618664717349cm"><draw:image xlink:href="Pictures/f93a1f2fb6e704f9c0ea7bd244be6eca.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Ens</text:span> eller överens säger man om två fyrar eller andra föremål. som ligga i rät linje för att markera ett inlopp eller någon kurslinje.</text:p>
      <text:h text:style-name="Heading_20_2" text:outline-level="2"><text:bookmark-start text:name="__RefHeading___sohlmans_sjoelexikon_-_1955_4"/><text:bookmark-start text:name="sohlmans_sjoelexikon_-_1955"/>Sohlmans Sjölexikon - 1955<text:bookmark-end text:name="__RefHeading___sohlmans_sjoelexikon_-_1955_4"/><text:bookmark-end text:name="sohlmans_sjoelexikon_-_1955"/></text:h>
      <text:p text:style-name="Text_20_body"><text:span text:style-name="Strong_20_Emphasis">Ens</text:span>, äv. överens (in transit) sägas föremål, t.ex. fyrar, båkar eller andra i sjökortet utsatta föremål vara, då de synas i linje med varandra. Jfr. Enslinj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ens</dc:title>
  </office:meta>
</office:document-meta>
</file>