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569dbc9795c10914ded0518e16e2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eselhuvud"/><text:bookmark-start text:name="__RefHeading___eselhuvud_1"/><text:bookmark-start text:name="eselhuvud"/>Eselhuvud<text:bookmark-end text:name="__RefHeading___eselhuvud_1"/><text:bookmark-end text:name="eselhuvud"/></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Esselhufvud</text:span> (Cap) [Eselshaupt, Eselshoofd] skrifves nu för tiden med två s förmodligen för att dölja släktskapen med det tyska Esel, hvilken esselhufvudet äfven vuxit ifrån sedan det numera göres af järn i stället för den grofva ekklumpen, som förr gaf anledning till benämningen. Esselhufvudet fasthåller stången vid den öfversta toppen af undermasten. Se figuren, som visar anordningen af en gammaldags kutters masttopp. På förkant finnes ofta en stötta mellan esselhufvudet och märsen, esselhufvudsstötta (cap shore) [Eselshauptstuze].</text:p>
      <text:p text:style-name="Text_20_body"><draw:frame draw:style-name="media" draw:name="0" text:anchor-type="as-char" draw:z-index="0" svg:width="5.2916666666667cm" svg:height="5.87375cm"><draw:image xlink:href="Pictures/93569dbc9795c10914ded0518e16e211.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eselhuvud</dc:title>
  </office:meta>
</office:document-meta>
</file>