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all"/><text:bookmark-start text:name="__RefHeading___fall_1"/><text:bookmark-start text:name="fall"/>Fall<text:bookmark-end text:name="__RefHeading___fall_1"/><text:bookmark-end text:name="fal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Fall</text:span> (Halliard, haliard, halyard) [Fall] är i allmänhet hvarje tåg, afsedt att hissa segel med såsom märsefall (topsail haliard) [Mars­ fall], bramfall (topgallant halyard) [Bramfall], klofall och pikefall (throat and peak halliards) [Klau- und Piekfall], hvarmed en gaffel hissas, klyfversfall (jib halyard) [Kjäverfall], underledsegels inra fall (lower studdingsail inner halliard) [Unterleesegel Innenfall] o. s. v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Fall</text:span>, det tåg eller den ta ja, varmed ett segel hiss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all</dc:title>
  </office:meta>
</office:document-meta>
</file>