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allrep"/><text:bookmark-start text:name="__RefHeading___fallrep_1"/><text:bookmark-start text:name="fallrep"/>Fallrep<text:bookmark-end text:name="__RefHeading___fallrep_1"/><text:bookmark-end text:name="fallre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Fallrep</text:span> äro tåg på sidorne om trappor at hålla i händerne när man går up och ner. På Skeppets sidor äro fallrep at komma i och utur skeppet, om styrbords sidan äro fallrepen klädda och ställas några man på hwardera sidan om trappan til at hedra den som skal stig up.</text:p>
      <text:p text:style-name="Text_20_body"><text:span text:style-name="Strong_20_Emphasis">Gifwa någon fallrep</text:span> är at låta fallrepskarlarne entra ut på sidan hwilket sker för alla som äga Konglig fullmakt och för Nobleß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allrep</dc:title>
  </office:meta>
</office:document-meta>
</file>