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axis"/><text:bookmark-start text:name="__RefHeading___faxis_1"/><text:bookmark-start text:name="faxis"/>Faxis<text:bookmark-end text:name="__RefHeading___faxis_1"/><text:bookmark-end text:name="faxis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Faxis</text:span> (Fox, foxes) [Fuchsel, Fuchsjes] är två uppslagna och sedan noggrant sammanslagna kabelgarn, som användas till najningar i riggen m. 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Faxis</text:span>, tvenne hårt tvinnande kabelgarn. Användes vid najningar i stället för märling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Faxis</text:span>, <text:span text:style-name="Emphasis">sjöv</text:span>., ett slags tvåsträngdt sjömansgarn, lagdt för hand eller spunnet i kortare sty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axis</dc:title>
  </office:meta>
</office:document-meta>
</file>