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c21ed678a65e167b6a68c1add146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xis_vojt"/><text:bookmark-start text:name="__RefHeading___faxis_vojt_1"/><text:bookmark-start text:name="faxis_vojt"/>Faxis vojt<text:bookmark-end text:name="__RefHeading___faxis_vojt_1"/><text:bookmark-end text:name="faxis_vojt"/></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Faxis</text:span>, tvenne hårt tvinnande kabelgarn. Användes vid najningar i stället för märling.</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Faxis vojt</text:span>, fig. 23, en liten trämaskin bestående av ett stycke tungt trä, excentriskt rörligt kring ett handtag och i ena ändan försett med en krok. Vojten hörde hemma i de gamla segelskutorna och är numera mycket sällsynt. Den användes att spinna korta längder tvåtvinnat garn, faxis. Ett lämpligt garn, drygt dubbelt så långt som den önskade färdiga längden, förses med ett öga i var ända och fästes med ena ändan på en spik eller krok. Med vojten tvinnas det hårt, varpå den lösa ändan flyttas från vojten till spiken. Vojten hakas därpå i bukten, och garnet snos ihop åt andra hållet. Härvid flyttas vojten över i andra handen. Man spinner nämligen bäst medsols med höger hand och motsols med vänster. Armbågen hålles under spinningen mot höften.</text:p>
      <text:p text:style-name="Text_20_body"><draw:frame draw:style-name="media" draw:name="0" text:anchor-type="as-char" draw:z-index="0" svg:width="5.55625cm" svg:height="5.5827083333333cm"><draw:image xlink:href="Pictures/7cc21ed678a65e167b6a68c1add1463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xis_vojt</dc:title>
  </office:meta>
</office:document-meta>
</file>