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orstaev"/><text:bookmark-start text:name="__RefHeading___foerstaev_1"/><text:bookmark-start text:name="foerstaev"/>Förstäv<text:bookmark-end text:name="__RefHeading___foerstaev_1"/><text:bookmark-end text:name="foerstaev"/></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Förstäf</text:span> (Stern) [Vordersteven] har icke liksom akterstäf för­svunnit från några af de modernaste båttyperna, utan huru utfallande förskeppet än är, har det dock enligt vanligt talesätt en förstäf.</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Förstäv</text:span>, far­tygsskrovets främsta del. Den är fo­gad till främre delen av kölen och utgör en förtsättning av denna förut och uppåt. På trä fartyg består den av två eller flera stycken timmer, antingen sammanlöpande i jämn tur med kölen, mot vilken den bildar en trubbig vinkel och är i så fall förenad med denna genom en långlask, eller är den hoptappad ävenledes under trubbig vinkel med kölen, förstärkt med s. k. sval järn och genomgående bultar. Förstäven tjänar till fäste förut för bordläggningen och bidrager att förstärka fartyget. På järn fartyg är förstäven av järn (stål), smidd i en eller två längder och något tjockare nedåt än över vattenlinjen. Den är fästad med kölen genom en lask, som skall vara 3 gånger så lång som kölens djup.</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Stern.</text:span> After end of a vessel. Originally, the word meant 'steering part' — and was applied to tiller and rud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orstaev</dc:title>
  </office:meta>
</office:document-meta>
</file>