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fullriggare"/><text:bookmark-start text:name="__RefHeading___fullriggare_1"/><text:bookmark-start text:name="fullriggare"/>Fullriggare<text:bookmark-end text:name="__RefHeading___fullriggare_1"/><text:bookmark-end text:name="fullriggare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Fullriggare</text:span> eller fullriggat fartyg, fartyg med minst tre master och rår på alla masterna.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Fullriggadt</text:span> skepp l. Fullriggare, sjöv., 3-mastadt fartyg med rår på alla masterna. Har ett fartyg 4 eller 5 master, alla försedda med rår, kallas det fyra- respektive femmastad fullrigg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fullriggare</dc:title>
  </office:meta>
</office:document-meta>
</file>