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gaffelgaerd"/><text:bookmark-start text:name="__RefHeading___gaffelgaerd_1"/><text:bookmark-start text:name="gaffelgaerd"/>Gaffelgärd<text:bookmark-end text:name="__RefHeading___gaffelgaerd_1"/><text:bookmark-end text:name="gaffelgaerd"/></text:h>
      <text:h text:style-name="Heading_20_2" text:outline-level="2"><text:bookmark-start text:name="__RefHeading___patterson_s_illustrated_nautical_dictionary_-_1891_2"/><text:bookmark-start text:name="patterson_s_illustrated_nautical_dictionary_-_1891"/>Patterson's Illustrated Nautical Dictionary - 1891<text:bookmark-end text:name="__RefHeading___patterson_s_illustrated_nautical_dictionary_-_1891_2"/><text:bookmark-end text:name="patterson_s_illustrated_nautical_dictionary_-_1891"/></text:h>
      <text:p text:style-name="Text_20_body">Vangs. Ropes for steadying a gaff, secured to the outer end of the spar and leading to the rail on each si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affelgaerd</dc:title>
  </office:meta>
</office:document-meta>
</file>