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ngbord"/><text:bookmark-start text:name="__RefHeading___gangbord_1"/><text:bookmark-start text:name="gangbord"/>Gångbord<text:bookmark-end text:name="__RefHeading___gangbord_1"/><text:bookmark-end text:name="gangbord"/></text:h>
      <text:h text:style-name="Heading_20_2" text:outline-level="2"><text:bookmark-start text:name="__RefHeading___nutisk_ordbok_-14_2"/><text:bookmark-start text:name="nutisk_ordbok_-14"/>Nutisk Ordbok -14<text:bookmark-end text:name="__RefHeading___nutisk_ordbok_-14_2"/><text:bookmark-end text:name="nutisk_ordbok_-14"/></text:h>
      <text:p text:style-name="Text_20_body">Gångbord (Gang way) [Gangbord] kallas sedan den tiden, då fartygens öfversta däck bestod af endast back och skans förenade med gångbord vid relingarne, det smala däcket på sidan om sittrummet i en halfdäckad farkost, och äfven på en heldäckad kallas ibland däcket på sidan om hytt och sittrum gångbord. Än i dag kallar man på stora fartyg däcket bordvarts mellan fock- och stormasten för gångb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ngbord</dc:title>
  </office:meta>
</office:document-meta>
</file>