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garding"/><text:bookmark-start text:name="__RefHeading___garding_1"/><text:bookmark-start text:name="garding"/>Gårding<text:bookmark-end text:name="__RefHeading___garding_1"/><text:bookmark-end text:name="garding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Gårdingar</text:span> finnas af flera slag. De brukas endast på råsegeln för att draga i hop dem liksom gigtågen på gaffelsegeln. De olika slagen äro (se fig. å föreg. sid.): 1 bukgårding{bunt liné) [Bauchgording], 2 dämpgårding (bunt liné) [Dempgording], 3 nockgårding (leechliné) [Nockgording] och slabbgårding (slab liné) [Schlappgording oder -leine]. Den senare synes ej på fig. enär den går på akterkant af seglet och motsvarar gårdingarna å förkant. Dock torde buk- och nockslabbgårdingar endast förekomma på underseglen. På fig. synas äfven refningsanordningarna, hvaremot ledsegelsspirorna utelämnats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Gårdlng</text:span>, tåg, varmed stående lik och underlik av ett råsegel halas upp till rån, då det skall bärgas. ~ -stek, fast­sättning av gårding i liket på ett segel. Det består av en öggla med tampen fastbändslad till öglan.</text:p>
      <text:h text:style-name="Heading_20_2" text:outline-level="2"><text:bookmark-start text:name="__RefHeading___nordisk_familjebok_-_uggleupplagan_1904-1926_4"/><text:bookmark-start text:name="nordisk_familjebok_-_uggleupplagan_1904-1926"/>Nordisk Familjebok - Uggleupplagan, 1904-1926<text:bookmark-end text:name="__RefHeading___nordisk_familjebok_-_uggleupplagan_1904-1926_4"/><text:bookmark-end text:name="nordisk_familjebok_-_uggleupplagan_1904-1926"/></text:h>
      <text:p text:style-name="Text_20_body"><text:span text:style-name="Strong_20_Emphasis">Gårding</text:span> (holl. <text:span text:style-name="Emphasis">gording</text:span>), <text:span text:style-name="Emphasis">sjöv</text:span>., tåg, som halas vid bärgning af ett råsegel för att dämpa eller taga vinden ur detsamma. Gårdingarna sitta fast antingen vid seglets “undre lik”,
bukgårdingar , eller vid dess “stående lik”,
nockgårdingar , och ledas därifrån på seglets förkant genom block öfver eller på rån. Jfr
Dämpa ett segel . De gårdingar, som sitta på seglets akterkant, kallas
slabbgårdingar (
buk - och
nockslabbgårdingar ). Gårdingar benämnas efter de segel,, på hvilka de äro anbragta, t. ex.
fockebuk - och
fockenockgårdingar ,
stormärsedämpgårding o. s. v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garding</dc:title>
  </office:meta>
</office:document-meta>
</file>