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rn"/><text:bookmark-start text:name="__RefHeading___garn_1"/><text:bookmark-start text:name="garn"/>Garn<text:bookmark-end text:name="__RefHeading___garn_1"/><text:bookmark-end text:name="garn"/></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Märling</text:span>, tjärad smäcker tvågarnslina, som användes till najningar såsom vevlingar, mindre blockbändslar e. d. ~ -shål, starka med märling sydda hål i ett skot­horn. ~ -sslag, halvslaget då man märlar.</text:p>
      <text:p text:style-name="Text_20_body"><text:span text:style-name="Strong_20_Emphasis">Sjömansgarn</text:span>, 2- eller 3-trådigt gods, spunnet av kabelgarn. Användes till bändslar och till klädning av tågvirke, som är utsatt för skam filning.</text:p>
      <text:p text:style-name="Text_20_body"><text:span text:style-name="Strong_20_Emphasis">Kabelgarn</text:span>, grovt garn av hampa, manilla, gräs, e. d. varav kardelerna tvinnas, som bilda tåget. Kabelgarn användes dessutom, då tåget blivit kasserat, till platting, faxis, sjömansgarn m. m.</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Kabelgarn</text:span> slås även till sjömansgarn, märling och hyssing. <text:span text:style-name="Strong_20_Emphasis">Sjömansgarn</text:span> slås av 2—4 kabelgarn, ofta av sämre kvalitet av kardade blånor, och användes mest till klädningar, men även till bänslar. <text:span text:style-name="Strong_20_Emphasis">Märling</text:span>, tvåsträngat, och <text:span text:style-name="Strong_20_Emphasis">hyssing</text:span>, tresträngat, tillverkas av finare kabelgarn och användas till mindre bänslar och klädningar samt ibland vid likning av segel. Segelgarn spinnas av finaste häcklad hampa eller lin och är 2- till 5-strängat. Det grövsta kallas likgarn. Segelgarn tjäras och/eller vaxas alltid, innan det användes. Till amerikansk segelduk av bomull användes vaxat bomullsgarn.</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Garn</text:span> (Yarn&lt; twine, twist) [Garn, Faden] kallas med ett gemen­samt namn alla de olika slag af finare eller gröfre hamptråd som an­ vändas ombord, såsom det finspunna två- eller tretrådiga otjärade <text:span text:style-name="Strong_20_Emphasis">segelgarnet</text:span> (twine) [Segelgarn], som kallas tagelgarn (whipping twine) [Takelgarn] när det är tjäradt; det grofspunna enkla <text:span text:style-name="Strong_20_Emphasis">kabelgarnet</text:span> (rope yarn) [Kabelgarn}, af hvilket gröfre tågvirke sammanslås; <text:span text:style-name="Strong_20_Emphasis">sjömansgarn</text:span> (spitn yarn) [Schiemannsgarn], två- eller tretrådigt, spunnet af gamla kabelgarn; och lårding, fyratrådigt sjömansgarn. Ett särskildt garn, vanligen färgadt bomulls- eller ullgarn, är det s. k. märkegarnet (rogues yarn) [roter Faden im Tau], som inslås midt i statens tågvirke för att hindra att det användes för privat ändamål. Qarndocka (hank, skein) [Strähne, Docke]. Garnstropp, äfven kallad serveginstropp (selvagee strop) [Garnstropp], är en af flera samman­lagda och hoptrensade garn bildad ring, som lätt och mjukt låter sig smygas kring ett vant, ett rundhult m. m. såsom en stropp, hvari en blockhake kan huggas. Att förtälja »skepparehistorier» kallas (to spin a yarn) [ein Garnspinne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Märling</text:span>, <text:span text:style-name="Emphasis">sjöv</text:span>.y smäcker tvågarnslina. Jfr
Märl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rn</dc:title>
  </office:meta>
</office:document-meta>
</file>