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dbok:goling"/><text:bookmark-start text:name="__RefHeading___goeling_1"/><text:bookmark-start text:name="goeling"/>Göling<text:bookmark-end text:name="__RefHeading___goeling_1"/><text:bookmark-end text:name="goeling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Göling</text:span> (Whip) [Jolle, Jollentau]. Härmed menas i allmänhet enkel göling eller en ända, som skär i ett enkelt block och användes för att hissa upp eller fira ned något, men det finnes äfven dubbel göling bestående af en vanlig enkel talja = 2 enkla block med löpare. Afhållsgöling (guy tacklé) [Stoppertalje]. Se kapplöpare</text:p>
      <text:p text:style-name="Text_20_body"><text:span text:style-name="Strong_20_Emphasis">Klädgöling</text:span> (Cloth line) [Waschjolle] användes för att därvid naja tvättade kläder, som sedan hissas upp för att torka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Göling</text:span>, hissanordning med en lina och ett enkelblock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Göling</text:span>. stundom Görling, sjöv., hissverk, bestående af ett tåg, “skuret” genom ett fast, enkelt block, enkel göling, eller genom ett fast och ett rörligt enkelt block, dubbel göl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goling</dc:title>
  </office:meta>
</office:document-meta>
</file>