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b927a102d9b9398273bd81e951a6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os"/><text:bookmark-start text:name="__RefHeading___goes_1"/><text:bookmark-start text:name="goes"/>Gös<text:bookmark-end text:name="__RefHeading___goes_1"/><text:bookmark-end text:name="goe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Gös</text:span> (Jack) [Gösch, Göschflagge] är en mindre flagga, som af örlogsmän hissas för ut i hamn på gösstången (jack staff) [Göschstock]. Hos oss kallar man äfven den lilla nationalflaggan med hvit rand omkring, som hissas å förtoppen vid tillkallande af lots, för lotsgö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Gös</text:span>, en mindre flagga, som i hamn föres på en kort flaggstång (gösstake) för ut i stäven eller på bogspröt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Gös</text:span> (ty. <text:span text:style-name="Emphasis">gösch</text:span>), <text:span text:style-name="Emphasis">sjöv</text:span>., en mindre flagga, som mer eller mindre liknar nationalflaggan eller örlogsflaggan och användes dels såsom
örlogsgös , till ankars hissad å ett flaggspel förut, dels - vanligen omgifven af en bred, hvit kant - som
Iotsgös , hissad på förtoppen för tillkallande af lots. I svenska flottan utgjordes örlogsgösen före unionsupplösningen 1905 af svensk-norska unionstecknet (
unionsgösen ) och lotsgösen af samma tecken, omgifvet af en hvit kant. Unionsgösen användes äfven såsom beskicknings- och konsulatflagga. - Numera liknar vår örlogsgös fullständigt örlogsflaggan (se
Flagga ). Då båda på en gång äro hissade å samma fartyg, användes i regel en mindre flagga som gös och en något större som örlogsflagga. Jfr
Blindrå .</text:p>
      <text:h text:style-name="Heading_20_2" text:outline-level="2"><text:bookmark-start text:name="__RefHeading___svenska_flaggan_1986_5"/><text:bookmark-start text:name="svenska_flaggan_1986"/>Svenska Flaggan, 1986<text:bookmark-end text:name="__RefHeading___svenska_flaggan_1986_5"/><text:bookmark-end text:name="svenska_flaggan_1986"/></text:h>
      <text:p text:style-name="Text_20_body">Flagga på flaggstång i förstäven eller på klyvarbom skall vara av mindre format; den kallas <text:span text:style-name="Strong_20_Emphasis">gös</text:span> och stången kallas gösstake. Örlogsfartyg som ligger till ankars eller är förtöjt har alltid gös. Handelsfartyg under liknande betingelser samt även under gång har vanligen gös. Ett örlogsfartygs gös är utformad som en mindre variant av örlogsflagga, dvs tretungad. På handelsfartyg kan gösen vara antingen nationsflagga, rederiflagga eller flagga med hemstadens vapen. Vid sorg ombord förs nationsflagga och gös på halv stång, dock endast då fartyget är förtöjt eller till ankars - aldrig under gång.</text:p>
      <text:p text:style-name="Text_20_body"><draw:frame draw:style-name="media" draw:name="Gös på ett handelsfartyg (med hemmahamnens kommunvapen, i detta fall Stockholms). Legend" text:anchor-type="as-char" draw:z-index="0" svg:width="5.2916666666667cm"><draw:text-box><text:p text:style-name="legendcenter"><draw:frame draw:style-name="media" draw:name="Gös på ett handelsfartyg (med hemmahamnens kommunvapen, i detta fall Stockholms)." text:anchor-type="as-char" draw:z-index="0" svg:width="5.2916666666667cm" svg:height="8.766452074392cm"><draw:image xlink:href="Pictures/d3b927a102d9b9398273bd81e951a6cd.png" xlink:type="simple" xlink:show="embed" xlink:actuate="onLoad"/></draw:frame>Gös på ett handelsfartyg (med hemmahamnens
kommunvapen, i detta fall Stockholms).</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os</dc:title>
  </office:meta>
</office:document-meta>
</file>