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a"/><text:bookmark-start text:name="__RefHeading___hala_1"/><text:bookmark-start text:name="hala"/>Hala<text:bookmark-end text:name="__RefHeading___hala_1"/><text:bookmark-end text:name="hal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Hala</text:span>, sjöv., i allmänhet att draga i ett tåg eller med handkraft förflytta ett föremål, t. ex. hala ned (ej hissa ned) ett segel, en flagg o. 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a</dc:title>
  </office:meta>
</office:document-meta>
</file>