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a8492e0503277d25779a9e455bc2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ngare"/><text:bookmark-start text:name="__RefHeading___hangare_1"/><text:bookmark-start text:name="hangare"/>Hangare<text:bookmark-end text:name="__RefHeading___hangare_1"/><text:bookmark-end text:name="hangare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angare</text:span> är en stark trosstump, vanligen med kaus i nedre ändan, för att hugga en blockhake e. d. uti. Takelhangare å undermasterna: 1. sidovägen under vanten (masthead pendant or pendant of standing rigging) [Masttakelhanger, Hanger, Stander, Schenkel]; 2. å för­ kant under stagen (staytackle pendant) [Stagtakelhanger]. H. å stångtoppen (top burton pendant) [Hanger der Marsstengen]. Hangare eller mantel för nocktakel (yard tackle pendant) [Hanger der Nocktakel]. Hangare eller borg för underrårna (sling, chain sling) [Hangerketten] är den stropp, vanligen af ketting, hvari underrån hänger. Båthangare å vaterbom (pendant of the lower boom) [Hangerder Backspiere], starka, från bommen ned­ hängande tåg med kaus i nedre ändan för båtarnes fånglinor.</text:p>
      <text:p text:style-name="Text_20_body"><draw:frame draw:style-name="media" draw:name="0" text:anchor-type="as-char" draw:z-index="0" svg:width="5.2916666666667cm" svg:height="7.1172916666667cm"><draw:image xlink:href="Pictures/44a8492e0503277d25779a9e455bc24d.png" xlink:type="simple" xlink:show="embed" xlink:actuate="onLoad"/></draw:frame>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angare</text:span>, stropp, groft tåg eller stål­ lina, anbragt på toppen av en stång eller mast och i nedre ändan försedd med en kaus för huggning av talja eller tackel i och för lyftning av tyngder.</text:p>
      <text:p text:style-name="Text_20_body"><text:span text:style-name="Strong_20_Emphasis">Hangarband</text:span> på en underrå, järnband om mitten på en rå, i vilken borgen är fastgj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ngare</dc:title>
  </office:meta>
</office:document-meta>
</file>