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jagare"/><text:bookmark-start text:name="__RefHeading___jagare_1"/><text:bookmark-start text:name="jagare"/>Jagare<text:bookmark-end text:name="__RefHeading___jagare_1"/><text:bookmark-end text:name="jagare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Jagare</text:span>, seglet, (Jib topsail, flying jib) [Jager, Aussenkluver] egentligen på ett större fartyg .ett mindre stagsegel utanför klyfvaren. Se fig. å sid. 126. Kan äfven vara rätta benämningen på yachters lilla »flygande klyfvare» (= flying jib) utanför den stora. Se flygande klyfvare. Jagaren har liksom klyfvaren sin bom, jagerbommen (flying jib boom, headboom) [jagerbaum, Jagerstock, aussen Kjiiverbaam]. Jagersfall (jib topsail halyard) [Jagerfall]. Jagershals (j. t. tack) [J. hals]. Jagers nedhalare (J. downhaul) [J. niederholer]. Jagerskot (j. t. sheet) [J. schote] o. s. v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Jagare</text:span>, ett stagsegel som sitter utanför klyvaren på den så kallade jagarlejdare eller den stållina, på vilken den är fastlitsad. Flygande jagare är ett löst segel, som icke följer någon lej­dare eller något sta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jagare</dc:title>
  </office:meta>
</office:document-meta>
</file>