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51f8d272cf13286ac2f3dcf294cad90.png"/>
  <manifest:file-entry manifest:media-type="image/png" manifest:full-path="Pictures/bba2f4fc99dc6a9270d94912ffb481d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jakt"/><text:bookmark-start text:name="__RefHeading___jakt_1"/><text:bookmark-start text:name="jakt"/>Jakt<text:bookmark-end text:name="__RefHeading___jakt_1"/><text:bookmark-end text:name="jakt"/></text:h>
      <text:h text:style-name="Heading_20_2" text:outline-level="2"><text:bookmark-start text:name="__RefHeading___handbok_i_sjoemanskap_-_1948_2"/><text:bookmark-start text:name="handbok_i_sjoemanskap_-_1948"/>Handbok i Sjömanskap - 1948<text:bookmark-end text:name="__RefHeading___handbok_i_sjoemanskap_-_1948_2"/><text:bookmark-end text:name="handbok_i_sjoemanskap_-_1948"/></text:h>
      <text:p text:style-name="Text_20_body"><text:span text:style-name="Strong_20_Emphasis">Jakt.</text:span> Jakten är vanligen riggad som fig. 12 visar. Den kan ha både bogspröt och klyvarbom eller enbart klyvarbom men saknar stång och salning. Masttoppen är dock ofta så lång, att ett mindre toppsegel kan föras. Seglen utgöras av storsegel, stagfock, förstäng och klyvare. Jakten förekommer i åtskilliga former, så äro exempelvis <text:span text:style-name="Emphasis">kosterjakten</text:span>, fig. 12 a, och <text:span text:style-name="Emphasis">roslagsskutan</text:span> att hänföra till detta slags fartyg.
<draw:frame draw:style-name="media" draw:name="0" text:anchor-type="as-char" draw:z-index="0" svg:width="10.583333333333cm" svg:height="10.240975152368cm"><draw:image xlink:href="Pictures/951f8d272cf13286ac2f3dcf294cad90.png" xlink:type="simple" xlink:show="embed" xlink:actuate="onLoad"/></draw:frame>
<draw:frame draw:style-name="media" draw:name="1" text:anchor-type="as-char" draw:z-index="1" svg:width="10.583333333333cm" svg:height="9.6367830777967cm"><draw:image xlink:href="Pictures/bba2f4fc99dc6a9270d94912ffb481d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jakt</dc:title>
  </office:meta>
</office:document-meta>
</file>