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jungfru"/><text:bookmark-start text:name="__RefHeading___jungfru_1"/><text:bookmark-start text:name="jungfru"/>Jungfru<text:bookmark-end text:name="__RefHeading___jungfru_1"/><text:bookmark-end text:name="jungfru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Jungfru</text:span> är et träklot med 3:ne hål mitt på, och jernbeslag i kanten, jernet kallas puttingsjärn, och håller Jungfrun wid rustet eller märsen, i ändan af wanten äro dodkoppar, eller dylika trädklot som jungfrurne, med 3 hål igenom; när wanter skola sättas an, trädes et tåg eller taljerep igenom hålen på jungfrun och så dodkoppen och drages til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Jungfrur, plattrunda träblock med tre hål för iskärning av taljerep. Jungfrur äro insplitsade eller bänslade i nedre ändan av vant, barduner och stag samt fastsatta i röstjärnens övere ändar. Medelst de igenom jungfruarna gående taljerepen styvas vanten, m. m. up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jungfru</dc:title>
  </office:meta>
</office:document-meta>
</file>