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juta"/><text:bookmark-start text:name="__RefHeading___kajuta_1"/><text:bookmark-start text:name="kajuta"/>Kajuta<text:bookmark-end text:name="__RefHeading___kajuta_1"/><text:bookmark-end text:name="kajut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ajutan</text:span> är akterst på halfdäcket, och har fönstren på akterspegeln, stundom är Cajutan akterst på öfra dä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juta</dc:title>
  </office:meta>
</office:document-meta>
</file>