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stlina"/><text:bookmark-start text:name="__RefHeading___kastlina_1"/><text:bookmark-start text:name="kastlina"/>Kastlina<text:bookmark-end text:name="__RefHeading___kastlina_1"/><text:bookmark-end text:name="kastlin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asttåg</text:span> (Heaving line) [Wurfleine], en tross, som man har till hands för att kasta åt en tilläggande båt i synnerhet om det är me­ningen att denna sistnämnda skall släpa med fartyget då kasttåget tjänar till släplina (tow rope) [Schlepptau]; men kasttåg är äfven den smäckra, stundom med sandpåse i sladden försedda, lina, som stickes på en tross, hvilken är för tung att själf kastas i land från ett tilläg­gande fartyg. Med det till hamnbetjäningen hifvade kasttåget halas sedan förtöjningstrossen i land och belägges om pollare e. 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stlina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stlina</dc:title>
  </office:meta>
</office:document-meta>
</file>