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kaus"/><text:bookmark-start text:name="__RefHeading___kaus_1"/><text:bookmark-start text:name="kaus"/>Kaus<text:bookmark-end text:name="__RefHeading___kaus_1"/><text:bookmark-end text:name="kaus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Kaus</text:span> af metall (Thimblé) [Kausch, Kausche] och af trä (balls eye) [Bullauge, hölzerne Kausch] användes mycket ombord såväl i rigg som segel. Man skiljer mellan två olika slag: rundkaus och hjärtkaus (circular- and heart thimble) [runde und Spitz-kausch}. Kaus med hake (thimble hook) [Haken mit Kausche}. Rundkauserna användas i segelliken i löddror, skothorn m. m., hjärtkauserna alltid i ståltross, vanligen i blockstroppar, stag, ist. f. dotkoppar, se d. o., o. s. v. Äfven i segelduk, där denna är utsatt för mycken slitning såsom t. ex. i litshålen, brukade man förr insätta kauser, men som dessa äro ganska svåra att bända in tätt, så begagna segelmakare nu för tiden i stället ett slags trattformiga metallpjäser, som de kalla »öjletter» efter det engelska (eyelet) [Gatchen, Gatjen] och som insatta från ömse håll pressas ihop till en kaus ungefar liksom skomakaren gör i snörhålen i en sko.</text:p>
      <text:p text:style-name="Text_20_body"><text:span text:style-name="Strong_20_Emphasis">Hjärtkaus</text:span> (Heart thimble) [Spitzkausch] är en kaus, som ej är rund utan tillspetsad i ena ändan ungefär såsom en dotkopp af trä (se fig. vid d. o.)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Kaus</text:span>, ring av trä eller metall varom man splitsar tå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kaus</dc:title>
  </office:meta>
</office:document-meta>
</file>