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fc9379747a62479cc382a02e7159f8.png"/>
  <manifest:file-entry manifest:media-type="image/png" manifest:full-path="Pictures/26b595d02fbb0db2d68c572e9b567059.png"/>
  <manifest:file-entry manifest:media-type="image/png" manifest:full-path="Pictures/5d1867385baf5b07544cbd34da80b724.png"/>
  <manifest:file-entry manifest:media-type="image/png" manifest:full-path="Pictures/2c3f5d97fc928d0f2b94a61e24e4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aedkyla"/><text:bookmark-start text:name="__RefHeading___klaedkyla_1"/><text:bookmark-start text:name="klaedkyla"/>Klädkyla<text:bookmark-end text:name="__RefHeading___klaedkyla_1"/><text:bookmark-end text:name="klaedkyl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lädkila</text:span> (Serving mallef) [Kleidkeule] och på senare tider blifvit förbättradt till den modell, som vidstående figur visar. Förbätt­ringen består i rullen vid ändan af skaftet, på hvilken klädselgarnet uppvindas, hvarefter man kan undvara den vid den gamla mo­dellen behöfliga handtlangaren, som tager rund nystanet A på nästa figur. Ett mindre slag af klädkila är <text:span text:style-name="Strong_20_Emphasis">klädspånen</text:span> (serving board) [Kleidspan]. B å fig. framställer en sådan, som användes vid klädsel af smäckert tågvirke. Själva klädningen å trossar kallas (ser­ving) [Bekleidung], Att kläda lastrummet för att skydda detta eller lasten (to dunnage) [unterschlagen}. Se garnera. Att kläda fartygsbotten (to sheathe) [verhäuteri]. Se bottenklädsel och koppra.</text:p>
      <text:p text:style-name="Text_20_body"><draw:frame draw:style-name="media" draw:name="0" text:anchor-type="as-char" draw:z-index="0" svg:width="6.6145833333333cm" svg:height="2.0372916666667cm"><draw:image xlink:href="Pictures/7afc9379747a62479cc382a02e7159f8.png" xlink:type="simple" xlink:show="embed" xlink:actuate="onLoad"/></draw:frame><draw:frame draw:style-name="media" draw:name="1" text:anchor-type="as-char" draw:z-index="1" svg:width="6.6145833333333cm" svg:height="2.6458333333333cm"><draw:image xlink:href="Pictures/26b595d02fbb0db2d68c572e9b567059.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ädkila</text:span> eller klädkyla, en cylindrisk trä k lubba med kort skaft och en på längden gående urskölpning för tåget att passa i, då man kläder ett dylikt.</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Klädkyla</text:span>, fig. 21, användes vid klädning med sjömansgarn. Den består av en cylindrisk klubba försedd med en längsgående halvrund ränna och ett tvärställt skaft. Ena ändan av kylan bör vara försedd med ett mindre utskuret hak eller ränna, i vilken sjömansgarnet lägges, när man vill kläda tätt upp till en kaus eller dylikt. Stora klädkylor, som brukas vid riggarloft i land, äro ofta försedda med rulle för klädningsgarnet, vilket då följer med kylan vid rundtagningen. Kylan brukar då ha ett hål i skaftets övre ända, genom vilket garnet får löpa.</text:p>
      <text:p text:style-name="Text_20_body"><draw:frame draw:style-name="media" draw:name="2" text:anchor-type="as-char" draw:z-index="2" svg:width="5.8208333333333cm" svg:height="6.4029166666667cm"><draw:image xlink:href="Pictures/5d1867385baf5b07544cbd34da80b724.png" xlink:type="simple" xlink:show="embed" xlink:actuate="onLoad"/></draw:frame><draw:frame draw:style-name="media" draw:name="3" text:anchor-type="as-char" draw:z-index="3" svg:width="15.980833333333cm" svg:height="5.6091666666667cm"><draw:image xlink:href="Pictures/2c3f5d97fc928d0f2b94a61e24e4f0c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aedkyla</dc:title>
  </office:meta>
</office:document-meta>
</file>