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laedspan"/><text:bookmark-start text:name="__RefHeading___klaedspan_1"/><text:bookmark-start text:name="klaedspan"/>Klädspån<text:bookmark-end text:name="__RefHeading___klaedspan_1"/><text:bookmark-end text:name="klaedspan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Klädspån</text:span>, en mindre klädkila med skaftet vid sidan av skåran i stället för mitt emot. Användes till väders, då man lappar klädning.</text:p>
      <text:h text:style-name="Heading_20_2" text:outline-level="2"><text:bookmark-start text:name="__RefHeading___handbok_i_sjoemansarbete_-_1941_3"/><text:bookmark-start text:name="handbok_i_sjoemansarbete_-_1941"/>Handbok i Sjömansarbete - 1941<text:bookmark-end text:name="__RefHeading___handbok_i_sjoemansarbete_-_1941_3"/><text:bookmark-end text:name="handbok_i_sjoemansarbete_-_1941"/></text:h>
      <text:p text:style-name="Text_20_body"><text:span text:style-name="Strong_20_Emphasis">Klädspån</text:span> är en mindre klädkyla med kortare bas, avsedd att kläda runt i stroppar och dylikt. Den har alltid klädningsrännan liggande på ena sidan och tillverkas i ett stycke med skaft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laedspan</dc:title>
  </office:meta>
</office:document-meta>
</file>