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ordbok:klyvare"/><text:bookmark-start text:name="__RefHeading___klyvare_1"/><text:bookmark-start text:name="klyvare"/>Klyvare<text:bookmark-end text:name="__RefHeading___klyvare_1"/><text:bookmark-end text:name="klyvare"/></text:h>
      <text:h text:style-name="Heading_20_2" text:outline-level="2"><text:bookmark-start text:name="__RefHeading___nutisk_ordbok_-_1914_2"/><text:bookmark-start text:name="nutisk_ordbok_-_1914"/>Nutisk Ordbok - 1914<text:bookmark-end text:name="__RefHeading___nutisk_ordbok_-_1914_2"/><text:bookmark-end text:name="nutisk_ordbok_-_1914"/></text:h>
      <text:p text:style-name="Text_20_body"><text:span text:style-name="Strong_20_Emphasis">Klyfvare</text:span> (Jib) [Klfiver] kan man icke enligt sjömansbruk kalla ett segel, som har sin hals vid förstäfven eller där innanför, utan en klyfvare måste alltid sitta på en bom, exempelvis så som på figuren vid ordet fallhorn. Kjyfvers. fall (j. halyard) [K. fall]. K.s hals (j. tack) [K.s hals]. Klyfvarekapell (j. cover) [K. kleid] =. öfverdrag när seglet är beslaget. Klyfrers lejdare (j. stay) [K. stag oder leiter] är ett för klyfvarens Utser (j. hanks) [K. legeln] särskildt afsedt stag stundom bredvid ett gröfre. Kjyfvers uthalare (jib outhaul) [K. ausholer]. Ks. inhalare (J. inhaut) [/£ einholer]. Ks nedhalare (j. downhaul) [K. niederholer]. Stötta k.s skot! (Flat in the jib!) [K. schote anholen!] är att hala an k.s skot. Kpst loss k.s skot! (Cast ojfthe jib!) [K. schote los!].</text:p>
      <text:h text:style-name="Heading_20_2" text:outline-level="2"><text:bookmark-start text:name="__RefHeading___svenskt_nautiskt_lexikon_-_1920_3"/><text:bookmark-start text:name="svenskt_nautiskt_lexikon_-_1920"/>Svenskt Nautiskt Lexikon - 1920<text:bookmark-end text:name="__RefHeading___svenskt_nautiskt_lexikon_-_1920_3"/><text:bookmark-end text:name="svenskt_nautiskt_lexikon_-_1920"/></text:h>
      <text:p text:style-name="Text_20_body"><text:span text:style-name="Strong_20_Emphasis">Klyvare</text:span>, trekantigt segel, som hissas mellan klyvarbommen och förmärsstången. I stället för en stor klyvare har man ofta två mindre, som äro lättare att hanter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ordbok:klyvare</dc:title>
  </office:meta>
</office:document-meta>
</file>