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5c115b778f7008bff970ff7ed03d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aevring"/><text:bookmark-start text:name="__RefHeading___knaevring_1"/><text:bookmark-start text:name="knaevring"/>Knävring<text:bookmark-end text:name="__RefHeading___knaevring_1"/><text:bookmark-end text:name="knaevring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näfring</text:span> (Toggle, teers) [Knebel, Teersje, Teerstsje], en liten kort och stark träpinne, ters, användes ofta för att fästa ett tåg, som då har knäfringen insplitsad i sin sladd, så att denna stickes in i en stropp eller dylikt och stoppar liksom en knapp i sitt knapphål. (Se fig.)</text:p>
      <text:p text:style-name="Text_20_body"><draw:frame draw:style-name="media" draw:name="0" text:anchor-type="as-char" draw:z-index="0" svg:width="2.6458333333333cm" svg:height="6.3764583333333cm"><draw:image xlink:href="Pictures/ce5c115b778f7008bff970ff7ed03d84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nävring</text:span>, en kort tågstump med öga i ena ändan och en träpinne eller knop i den andra. Användes som stropp att hänga upp bukter av tåg, brassar m. m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Knävring</text:span>, kort träknapp, som ombord brukas vid råsegels revning m. 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aevring</dc:title>
  </office:meta>
</office:document-meta>
</file>