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6bf1354e2b2baccd28288dd43c5a90.png"/>
  <manifest:file-entry manifest:media-type="image/png" manifest:full-path="Pictures/2b6e22b4d1a930e4c8b5adb120c7b0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ap"/><text:bookmark-start text:name="__RefHeading___knap_1"/><text:bookmark-start text:name="knap"/>Knap<text:bookmark-end text:name="__RefHeading___knap_1"/><text:bookmark-end text:name="knap"/></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nap</text:span> (Cleat) [Klampe, Belegklampe] kallas ombord i allmän­het hvarje pjes som är afsedd för någonting att stoppa upp emot, men särskildt benämnas så de dubbelhornade vid däck, relingar eller rundhult fastskrufvade pjeser på hvilka ändar beläggas (beläggningsknapar) och som synas öfverst till höger på figuren vid ordet belägg­ning, I små båtar, där det är af större vikt att kunna mycket hastigt lossa en ända, kan man begagna knapar af den form som figuren här bredvid visar och som hafva den fördelen att man behöfver lägga ändan endast ett slag omkring knapen, men man måste vara noga med att placera denna så att ändan alltid kan läggäs först i den rundade kipen och därefter beknipas i den skarpa. Större knapar för beläggning af gröfre trossar såsom undersegels halsar och skot m. m. kallas krysshult (kevel, kevil, cavib [Kreuzholz, Schere].</text:p>
      <text:p text:style-name="Text_20_body"><draw:frame draw:style-name="media" draw:name="0" text:anchor-type="as-char" draw:z-index="0" svg:width="5.2916666666667cm" svg:height="2.619375cm"><draw:image xlink:href="Pictures/0d6bf1354e2b2baccd28288dd43c5a90.png" xlink:type="simple" xlink:show="embed" xlink:actuate="onLoad"/></draw:frame></text:p>
      <text:p text:style-name="Text_20_body"><text:span text:style-name="Strong_20_Emphasis">Klamp</text:span> = beläggningsklamp (Belaying cleat) [Belegklampe] benämndes i forna tider en beläggningsknap (se knap) eller annan lik­nande pjes, men numera begagnas detta ord vanligen för att beteckna träklossar, som timmermän tillfälligtvis fast­spika för någonting att stoppa upp emot, såsom t. ex. för stöttorna till en båt när den står på land. Beläggningsklamp för store hals (chess tree) [Halsklampe]. Förhalningsklamp = läpp, kip (chock) [Verholklampe] är en träkloss med urtagning, vanligen på relingen, hvari en förhalningstross eller förtöjning lägges. Se halkip och läpp.</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nap</text:span>, ett avlångt, mot ändarna något avsmalnande trästycke, som fastspikas på relingen eller masten eller najas till någon riggdei för fastgöring av löpande gods</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nap</text:span>, sjöv., aflång knapp af ek eller annat hårdt träslag. Dylika finnas på lämpliga ställen å fartyg för beläggning (fastgöring) af smäckra tågändar. Fig. l visar en större knap, ett s. k. krysshult, hvilket användes för beläggning af gröfre tågändar. - Benämningen knap nyttjas äfven för klotsar, fäst-satta å rundhult o. d. för att utgöra stöd för stroppar, surrningar m. m. Se fig. 2.</text:p>
      <text:p text:style-name="Text_20_body"><draw:frame draw:style-name="media" draw:name="1" text:anchor-type="as-char" draw:z-index="1" svg:width="5.2916666666667cm" svg:height="3.96875cm"><draw:image xlink:href="Pictures/2b6e22b4d1a930e4c8b5adb120c7b0e7.png" xlink:type="simple" xlink:show="embed" xlink:actuate="onLoad"/></draw:frame></text:p>
      <text:h text:style-name="Heading_20_2" text:outline-level="2"><text:bookmark-start text:name="__RefHeading___patterson_s_illustrated_nautical_dictionary_-_1891_5"/><text:bookmark-start text:name="patterson_s_illustrated_nautical_dictionary_-_1891"/>Patterson's Illustrated Nautical Dictionary - 1891<text:bookmark-end text:name="__RefHeading___patterson_s_illustrated_nautical_dictionary_-_1891_5"/><text:bookmark-end text:name="patterson_s_illustrated_nautical_dictionary_-_1891"/></text:h>
      <text:p text:style-name="Text_20_body"><text:span text:style-name="Strong_20_Emphasis">Cleat</text:span>. A piece of wood bolted to a stanchion or to the deck and used for belaying ropes 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ap</dc:title>
  </office:meta>
</office:document-meta>
</file>