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559273d1f9a4f468b93505dd80ed1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iv"/><text:bookmark-start text:name="__RefHeading___kniv_1"/><text:bookmark-start text:name="kniv"/>Kniv<text:bookmark-end text:name="__RefHeading___kniv_1"/><text:bookmark-end text:name="kniv"/></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Kniv</text:span>, måste alltid en sjöman hava till hands. En sjöman utan kniv är en besvärlig syn.</text:p>
      <text:h text:style-name="Heading_20_2" text:outline-level="2"><text:bookmark-start text:name="__RefHeading___handbok_i_sjoemansarbete_-_1941_3"/><text:bookmark-start text:name="handbok_i_sjoemansarbete_-_1941"/>Handbok i Sjömansarbete - 1941<text:bookmark-end text:name="__RefHeading___handbok_i_sjoemansarbete_-_1941_3"/><text:bookmark-end text:name="handbok_i_sjoemansarbete_-_1941"/></text:h>
      <text:p text:style-name="Text_20_body">En sjöman utan kniv var något otänkbart. Kniven bars alltid på livremmen mitt på ryggen, där den var minst i vägen till väders, men alltid lätt åtkomlig med höger eller vänster hand beroende på omständigheterna. Numera, när arbete till väders försvunnit, kan en stark fällkniv göra samma nytta som en slidkniv. En god kniv bör ha tunt, brett blad och hålla skärpan bra. Den bör ej endast kapa tågvirke med lätthet utan även kunna skära segelduk trådrätt längs med inslaget eller varpen eller diagonalt genom duken efter en blyertsrits. Vid kapning av segelduk hålles kniven med eggen uppåt och spetsen snett framåt-nedåt och skjutes fram genom segelduken, som hålles vågrätt.</text:p>
      <text:p text:style-name="Text_20_body"><draw:frame draw:style-name="media" draw:name="0" text:anchor-type="as-char" draw:z-index="0" svg:width="6.985cm" svg:height="7.223125cm"><draw:image xlink:href="Pictures/5c559273d1f9a4f468b93505dd80ed1c.png" xlink:type="simple" xlink:show="embed" xlink:actuate="onLoad"/></draw:frame></text:p>
      <text:h text:style-name="Heading_20_2" text:outline-level="2"><text:bookmark-start text:name="__RefHeading___dictionary_of_nautical_words_and_terms_4"/><text:bookmark-start text:name="dictionary_of_nautical_words_and_terms"/>Dictionary of nautical words and terms<text:bookmark-end text:name="__RefHeading___dictionary_of_nautical_words_and_terms_4"/><text:bookmark-end text:name="dictionary_of_nautical_words_and_terms"/></text:h>
      <text:p text:style-name="Text_20_body"><text:span text:style-name="Strong_20_Emphasis">Jack Knife</text:span>. Knife with a folding blade. Invented by Jacques de Liege in late 16th century.</text:p>
      <text:p text:style-name="Text_20_body"><text:span text:style-name="Strong_20_Emphasis">Mast Knife</text:span>. Knife with 9- to 12-inch blade, used for scraping wooden mast.</text:p>
      <text:h text:style-name="Heading_20_2" text:outline-level="2"><text:bookmark-start text:name="__RefHeading___the_sailor_s_word-book_-_1867_5"/><text:bookmark-start text:name="the_sailor_s_word-book_-_1867"/>The Sailor's Word-Book - 1867<text:bookmark-end text:name="__RefHeading___the_sailor_s_word-book_-_1867_5"/><text:bookmark-end text:name="the_sailor_s_word-book_-_1867"/></text:h>
      <text:p text:style-name="Text_20_body"><text:span text:style-name="Strong_20_Emphasis">JACK-KNIFE</text:span>. A horn-handled clasp-knife with a laniard, worn by seamen.</text:p>
      <text:p text:style-name="Text_20_body"><text:span text:style-name="Strong_20_Emphasis">KNIFE</text:span>. An old name for a dagger: thus Lady Macbeth— “That my keen knife see not the wound it mak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iv</dc:title>
  </office:meta>
</office:document-meta>
</file>