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c8f12ff8b3a2a0ebef1564bd80a88c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nopar:dubbel-skotstek"/><text:bookmark-start text:name="__RefHeading___dubbel_skotstek_1"/><text:bookmark-start text:name="dubbel_skotstek"/>Dubbel skotstek<text:bookmark-end text:name="__RefHeading___dubbel_skotstek_1"/><text:bookmark-end text:name="dubbel_skotstek"/></text:h>
      <text:h text:style-name="Heading_20_2" text:outline-level="2"><text:bookmark-start text:name="__RefHeading___handbok_i_sjoemansarbete_-_1941_2"/><text:bookmark-start text:name="handbok_i_sjoemansarbete_-_1941"/>Handbok i Sjömansarbete - 1941<text:bookmark-end text:name="__RefHeading___handbok_i_sjoemansarbete_-_1941_2"/><text:bookmark-end text:name="handbok_i_sjoemansarbete_-_1941"/></text:h>
      <text:p text:style-name="Text_20_body">På klent och mellangrovt gods upp till kastlinor och dylikt göres ett <text:span text:style-name="Strong_20_Emphasis">dubbelt skotstek</text:span> även lättast över vänstra handen. Man tager båda linorna i vänstra handen med ändarna parallella och pekande utanför tummen, fig. 83. Den ena av linorna, likgiltigt vilken, om de äro lika grova, lägges i två törnar över handen, den andra törnen utanför den första. Därpå böjas de båda ändarna tillbaka, över den andra törnen och under den första, fig. 84, varefter steket drages ihop, fig. 85. Detta är i huvudsak samma stek som i figur 79. Äro ändarna olika grova, tagas törnarna över handen med den smäckraste.</text:p>
      <text:p text:style-name="Text_20_body"><draw:frame draw:style-name="media" draw:name="0" text:anchor-type="as-char" draw:z-index="0" svg:width="10.583333333333cm" svg:height="3.5189583333333cm"><draw:image xlink:href="Pictures/4c8f12ff8b3a2a0ebef1564bd80a88c1.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nopar:dubbel-skotstek</dc:title>
  </office:meta>
</office:document-meta>
</file>