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5e93f809a97a253720a6b0f6627b5a.png"/>
  <manifest:file-entry manifest:media-type="image/png" manifest:full-path="Pictures/d2bd008604ad83b382d47a4c9ec151b3.png"/>
  <manifest:file-entry manifest:media-type="image/png" manifest:full-path="Pictures/0b78bd04dd340d114d8cadfdb18b7c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dubbelt-halvslag"/><text:bookmark-start text:name="__RefHeading___dubbelt_halvslag_1"/><text:bookmark-start text:name="dubbelt_halvslag"/>Dubbelt halvslag<text:bookmark-end text:name="__RefHeading___dubbelt_halvslag_1"/><text:bookmark-end text:name="dubbelt_halvslag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Dubbelt eller 2 halvslag. Slå först ett enkelt halvslag, med ändan A slås ett halvslag till om fasta par­ten B. Fig. 9 och 10.</text:p>
      <text:p text:style-name="Text_20_body"><draw:frame draw:style-name="media" draw:name="0" text:anchor-type="as-char" draw:z-index="0" svg:width="3.96875cm" svg:height="3.5189583333333cm"><draw:image xlink:href="Pictures/d85e93f809a97a253720a6b0f6627b5a.png" xlink:type="simple" xlink:show="embed" xlink:actuate="onLoad"/></draw:frame></text:p>
      <text:p text:style-name="Text_20_body"><draw:frame draw:style-name="media" draw:name="1" text:anchor-type="as-char" draw:z-index="1" svg:width="5.2916666666667cm" svg:height="1.349375cm"><draw:image xlink:href="Pictures/d2bd008604ad83b382d47a4c9ec151b3.png" xlink:type="simple" xlink:show="embed" xlink:actuate="onLoad"/></draw:frame></text:p>
      <text:p text:style-name="Text_20_body"><draw:frame draw:style-name="media" draw:name="2" text:anchor-type="as-char" draw:z-index="2" svg:width="5.2916666666667cm" svg:height="1.4816666666667cm"><draw:image xlink:href="Pictures/0b78bd04dd340d114d8cadfdb18b7cdc.png" xlink:type="simple" xlink:show="embed" xlink:actuate="onLoad"/></draw:frame></text:p>
      <text:p text:style-name="Text_20_body">En rundtörn kan tagas om pollaren eller i ringen. Fig. 1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dubbelt-halvslag</dc:title>
  </office:meta>
</office:document-meta>
</file>