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ca0002f8054618cfe5e933a3ad6832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nopar:gardingstek"/><text:bookmark-start text:name="__RefHeading___gardingstek_1"/><text:bookmark-start text:name="gardingstek"/>Gårdingstek<text:bookmark-end text:name="__RefHeading___gardingstek_1"/><text:bookmark-end text:name="gardingstek"/></text:h>
      <text:h text:style-name="Heading_20_2" text:outline-level="2"><text:bookmark-start text:name="__RefHeading___fullstaendig_framstaellning_av_sjoemansknopen_-_1939_2"/><text:bookmark-start text:name="fullstaendig_framstaellning_av_sjoemansknopen_-_1939"/>Fullständig Framställning av Sjömansknopen - 1939<text:bookmark-end text:name="__RefHeading___fullstaendig_framstaellning_av_sjoemansknopen_-_1939_2"/><text:bookmark-end text:name="fullstaendig_framstaellning_av_sjoemansknopen_-_1939"/></text:h>
      <text:p text:style-name="Text_20_body"><text:span text:style-name="Strong_20_Emphasis">Gårdingstek</text:span>. Detta är endast ett enkelt halvslag med än­dan av tåget fast­najad till bukten av sin egen part. Fig. 14.</text:p>
      <text:p text:style-name="Text_20_body"><draw:frame draw:style-name="media" draw:name="0" text:anchor-type="as-char" draw:z-index="0" svg:width="6.111875cm" svg:height="6.6145833333333cm"><draw:image xlink:href="Pictures/7ca0002f8054618cfe5e933a3ad6832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nopar:gardingstek</dc:title>
  </office:meta>
</office:document-meta>
</file>