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c570c40b4ab42fcf76866d495b61db.png"/>
  <manifest:file-entry manifest:media-type="image/png" manifest:full-path="Pictures/62bb2c2c7760478fad95e2f150a974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astlineknop"/><text:bookmark-start text:name="__RefHeading___kastlineknop_1"/><text:bookmark-start text:name="kastlineknop"/>Kastlineknop<text:bookmark-end text:name="__RefHeading___kastlineknop_1"/><text:bookmark-end text:name="kastlineknop"/></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Kastlineknopen kan anses som en avart av överhandsknopen. Den göres enklast som fig 40 visar. Kastlinan lägges dubbel, och tampen klädes över båda parterna, varefter ändan stickes genom bukten, som därpå halas igenom. Denna knop blir emellertid tämligen smäcker och får bättre drift, om den göres lång och böjes i en ring, varvid kastlinan stickes samma väg som tampen genom bukten, innan denna halas igenom, fig. 41. Knopen kan även läggas över fyra parter, fig. 42. Man dubblar upp fyra parter på kastlinan, väl tilltagna i längd, och över mitten klädes erforderlig längd med linan, varefter tampen trädes igenom de båda bukterna</text:p>
      <text:p text:style-name="Text_20_body"><draw:frame draw:style-name="media" draw:name="0" text:anchor-type="as-char" draw:z-index="0" svg:width="3.96875cm" svg:height="4.0216666666667cm"><draw:image xlink:href="Pictures/9dc570c40b4ab42fcf76866d495b61db.png" xlink:type="simple" xlink:show="embed" xlink:actuate="onLoad"/></draw:frame><text:line-break/>
vid knopens yttre ända. Åtsamsningen av knopen tillgår så, som figuren visar. Bukten 1 halas först igenom för att få klädningens början riktigt fast. Därpå halas parten 2 hem, varvid linans ända beknipes. Hela linan stickes därefter igenom den bildade bukten, 3, vilken därpå halas gott in till knopens botten, 4, varefter slutligen den sista bukten halas igenom knopen, 5.</text:p>
      <text:p text:style-name="Text_20_body"><draw:frame draw:style-name="media" draw:name="1" text:anchor-type="as-char" draw:z-index="1" svg:width="15.875cm" svg:height="2.2754166666667cm"><draw:image xlink:href="Pictures/62bb2c2c7760478fad95e2f150a9745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astlineknop</dc:title>
  </office:meta>
</office:document-meta>
</file>