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3e8c9fcf2d4eea9bf4c836a8b48b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kortsplits"/><text:bookmark-start text:name="__RefHeading___kortsplits_1"/><text:bookmark-start text:name="kortsplits"/>Kortsplits<text:bookmark-end text:name="__RefHeading___kortsplits_1"/><text:bookmark-end text:name="kortsplits"/></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ortsplits</text:span> (Short splicé) [Kurzsplissung] begagnas såsom var­aktig förening emellan två trossar, som icke behöfva löpa genom block eller dylikt. Sladdarne, uppslagna i sina kardeler till lagom längd, sättas midt emot hvarandra så att de, såsom fig. 1 visar, komma i motsvarande mellanrum, och tryckas hårdt tillsammans såsom på fig. 2. Hvarje kardel stickes nu framåt öfver den mötande och under den nästa samt åtdrages hårdt (»samsas»). Då detta är gjordt en gång åt hvar sitt håll med alla kardelerna, såsom fig. 3 visar, plägar man dela dessa itu, bortvika den ena hälften af hvarje och fortsätta med den återstående, hvilken efter ny instickning och samsning kan åter delas o. s. v. Till sist sträckes den hopsplitsade trossen väl, och först därefter kapas alla öfverblifna garn, och den färdiga splitsen snyggas af.</text:p>
      <text:p text:style-name="Text_20_body"><draw:frame draw:style-name="media" draw:name="0" text:anchor-type="as-char" draw:z-index="0" svg:width="7.9375cm" svg:height="7.0114583333333cm"><draw:image xlink:href="Pictures/ff3e8c9fcf2d4eea9bf4c836a8b48be5.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ortsplits</text:span>, sammansättning av två tågändar. Den göres på följnade sätt: man slår upp kardelerna i ändarna på tågen och sticker grenarna tillsamman, varefter man knopar två och två, så att knopen kommer att ligga i tiren. Om man kapar några garn ur var kardel, så blir splitsen nättare, men detta göres först, sedan splitsen är sträckt. Före knopningen avskiljer man endast de garn, som man sedan tänker kapa. Varje kardel stickes därefter två gånger under nästa kardel med utelämnande, om man så vill av några garn. När splitsen är färdig sträckes 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kortsplits</dc:title>
  </office:meta>
</office:document-meta>
</file>