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d7fbf0b16e5e7befe3cdbc3b7348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:marlspiksknop"/><text:bookmark-start text:name="__RefHeading___maerlspiksknop_1"/><text:bookmark-start text:name="maerlspiksknop"/>Märlspiksknop<text:bookmark-end text:name="__RefHeading___maerlspiksknop_1"/><text:bookmark-end text:name="maerlspiksknop"/></text:h>
      <text:h text:style-name="Heading_20_2" text:outline-level="2"><text:bookmark-start text:name="__RefHeading___fullstaendig_framstaellning_av_sjoemansknopen_-_1939_2"/><text:bookmark-start text:name="fullstaendig_framstaellning_av_sjoemansknopen_-_1939"/>Fullständig Framställning av Sjömansknopen - 1939<text:bookmark-end text:name="__RefHeading___fullstaendig_framstaellning_av_sjoemansknopen_-_1939_2"/><text:bookmark-end text:name="fullstaendig_framstaellning_av_sjoemansknopen_-_1939"/></text:h>
      <text:p text:style-name="Text_20_body"><text:span text:style-name="Strong_20_Emphasis">Märlspiksknop</text:span>. Lägg en rundtörn i linan och böj denna över uppåt f sta parten, instick märlspiken under fasta parten i rundtörnen. Denna knop begagnas för att åtbända slaget av en bändsel. Fig. 31.</text:p>
      <text:p text:style-name="Text_20_body"><draw:frame draw:style-name="media" draw:name="0" text:anchor-type="as-char" draw:z-index="0" svg:width="3.96875cm" svg:height="5.5827083333333cm"><draw:image xlink:href="Pictures/1fd7fbf0b16e5e7befe3cdbc3b7348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:marlspiksknop</dc:title>
  </office:meta>
</office:document-meta>
</file>