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dc24d67e6d32a0f88bf3082b300ab1.png"/>
  <manifest:file-entry manifest:media-type="image/png" manifest:full-path="Pictures/cdfb13ea0d16ae2743e01e9c32981c6b.png"/>
  <manifest:file-entry manifest:media-type="image/png" manifest:full-path="Pictures/5c68b4b3f1f99916d341e255f21977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ogonsplits"/><text:bookmark-start text:name="__RefHeading___oegonsplits_1"/><text:bookmark-start text:name="oegonsplits"/>Ögonsplits<text:bookmark-end text:name="__RefHeading___oegonsplits_1"/><text:bookmark-end text:name="oegonsplit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Ögonsplits</text:span> (Eye splice) [Augsplissung] det vigaste sättet att göra ett varaktigt öga för att t. ex. kränga öfver en topp såsom ett stag eller för aft sätta ett block eller annat dylikt i sladden af en tross. Denna uppslås i sina kardelar till erforderlig längd, hopböjes såsom figuren visar och splitsen göres liksom ena ändan af en kortsplits. Oftast kläder man sedan ögat och splitsen på det sätt att trossen hårdt och tätt omviras med garn, hvars sladd till sist fästes liksom vid tagling.</text:p>
      <text:p text:style-name="Text_20_body"><draw:frame draw:style-name="media" draw:name="0" text:anchor-type="as-char" draw:z-index="0" svg:width="6.6145833333333cm" svg:height="5.9002083333333cm"><draw:image xlink:href="Pictures/d8dc24d67e6d32a0f88bf3082b300ab1.png" xlink:type="simple" xlink:show="embed" xlink:actuate="onLoad"/></draw:frame></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Ögonsplits</text:span>. Upptag kar­delerna som till en kortsplits; tågändan böjes till ett öga (är det en kaus eller ett block, läg­ges ändan därom) så stort som behöves och sammanföres med fasta parten, så att den övre kardelen i läggningen av tross­ändan kommer mitt på fasta parten och en av de övriga på var sida. Fig. 75 Instick märlspiken under den kardel av fasta parten som är närmast ovanpå och instick ge­nom öppningen den mittersta kardelen av ändan från höger åt vänster. Instick på samma sätt de andra kardeländarna under var sin kar­del av fasta parten, på var sin sida om den instuck­na kardelen, fig. 76. Splitsen fullföljes som vid en kortsplits, med 3 eller flera instickningar, och några kabelgarn frånskiljas före varje instickning. En ögonsplits bör alltid överklädas. Till smäckra tåg begagnas kabelgarn eller märling, men till grövre begag­nas sjömansgarn. På ögonsplits å ett segellik splitsas var ända endast runt en kardel, och instickningen göres från vänster åt höger.</text:p>
      <text:p text:style-name="Text_20_body"><draw:frame draw:style-name="media" draw:name="1" text:anchor-type="as-char" draw:z-index="1" svg:width="3.96875cm" svg:height="7.5670833333333cm"><draw:image xlink:href="Pictures/cdfb13ea0d16ae2743e01e9c32981c6b.png" xlink:type="simple" xlink:show="embed" xlink:actuate="onLoad"/></draw:frame><draw:frame draw:style-name="media" draw:name="2" text:anchor-type="as-char" draw:z-index="2" svg:width="2.6458333333333cm" svg:height="5.1064583333333cm"><draw:image xlink:href="Pictures/5c68b4b3f1f99916d341e255f21977a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ogonsplits</dc:title>
  </office:meta>
</office:document-meta>
</file>