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2fdb09fbb1364a79a305419a2d50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palstek"/><text:bookmark-start text:name="__RefHeading___palstek_1"/><text:bookmark-start text:name="palstek"/>Pålstek<text:bookmark-end text:name="__RefHeading___palstek_1"/><text:bookmark-end text:name="palstek"/></text:h>
      <text:h text:style-name="Heading_20_2" text:outline-level="2"><text:bookmark-start text:name="__RefHeading___handbok_i_sjoemansarbete_-_1941_2"/><text:bookmark-start text:name="handbok_i_sjoemansarbete_-_1941"/>Handbok  i Sjömansarbete - 1941<text:bookmark-end text:name="__RefHeading___handbok_i_sjoemansarbete_-_1941_2"/><text:bookmark-end text:name="handbok_i_sjoemansarbete_-_1941"/></text:h>
      <text:p text:style-name="Text_20_body"><text:span text:style-name="Strong_20_Emphasis"/>  bildar ett fast öga på en ända och är vanligt på bl. a. förtöjningstrossar. Det lägges lättast som fig. 43 visar, tampen lägges i kryss över sin egen part och fasthålles med högra handen med handflatan nedåt. Genom att med tummen fånga ena parten och vrida handen, så att handflatan kommer uppåt, får man en rundtörn på trossen och tampen rätt väg igenom denna. Ändan tages därpå runt under stående parten och stickes parallellt med sin egen part tillbaka genom rundtörnen, varpå steket samsas. Detta ger det vanliga invändiga pålsteket. En variation är det utvändiga, vilket ej är så vanligt och ej heller har några fördelar framför det föregående. På pålstek, som skola användas längre tid, lägges alltid en bänsel över trossens ända.</text:p>
      <text:p text:style-name="Text_20_body"><draw:frame draw:style-name="media" draw:name="0" text:anchor-type="as-char" draw:z-index="0" svg:width="13.229166666667cm" svg:height="5.9266666666667cm"><draw:image xlink:href="Pictures/602fdb09fbb1364a79a305419a2d501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palstek</dc:title>
  </office:meta>
</office:document-meta>
</file>