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1366955f39cf345adec0f0b5ad00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nopar:timmerstek"/><text:bookmark-start text:name="__RefHeading___timmerstek_1"/><text:bookmark-start text:name="timmerstek"/>Timmerstek<text:bookmark-end text:name="__RefHeading___timmerstek_1"/><text:bookmark-end text:name="timmerstek"/></text:h>
      <text:h text:style-name="Heading_20_2" text:outline-level="2"><text:bookmark-start text:name="__RefHeading___fullstaendig_framstaellning_av_sjoemansknopen_-_1939_2"/><text:bookmark-start text:name="fullstaendig_framstaellning_av_sjoemansknopen_-_1939"/>Fullständig Framställning av Sjömansknopen - 1939<text:bookmark-end text:name="__RefHeading___fullstaendig_framstaellning_av_sjoemansknopen_-_1939_2"/><text:bookmark-end text:name="fullstaendig_framstaellning_av_sjoemansknopen_-_1939"/></text:h>
      <text:p text:style-name="Text_20_body"><text:span text:style-name="Strong_20_Emphasis">Timmerstek</text:span>. Ändan A tages runt fasta parten B och omstickes bukten av sin egen part 2 eller 3 gånger, då den vid åthalning fastklämmes mot bom­ men eller föremålet. Fig. 13.</text:p>
      <text:p text:style-name="Text_20_body"><draw:frame draw:style-name="media" draw:name="0" text:anchor-type="as-char" draw:z-index="0" svg:width="6.6145833333333cm" svg:height="5.0270833333333cm"><draw:image xlink:href="Pictures/371366955f39cf345adec0f0b5ad008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nopar:timmerstek</dc:title>
  </office:meta>
</office:document-meta>
</file>