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de53b81ba64669e34a4657d89d92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vantstek"/><text:bookmark-start text:name="__RefHeading___vantstek_1"/><text:bookmark-start text:name="vantstek"/>Vantstek<text:bookmark-end text:name="__RefHeading___vantstek_1"/><text:bookmark-end text:name="vantste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Vantstek</text:span>, hvaraf äfven en fig. visas här bredvid, användes med mycken fördel till fastgöring af en tross som skall kunna ögonblickligen lossas. Det har den fördelen att lossna af sig själft, när trossen slabbnar, men således äfven olägenheten att endast kunna användas på en tross som uppbär frestning, såsom ett lovarts vant under segling, hvartill det också begagnades i de s. k. vrakekorna i södra Sverige. Göres vantsteket rätt, är det fullt pålitligt, så länge sladden ligger upp emot den part, hvarifrån frestningen kommer, och lossas ögonblickligt, då sladden knyckes åt motsatt håll.
<draw:frame draw:style-name="media" draw:name="0" text:anchor-type="as-char" draw:z-index="0" svg:width="5.2916666666667cm" svg:height="13.771480331263cm"><draw:image xlink:href="Pictures/05de53b81ba64669e34a4657d89d920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vantstek</dc:title>
  </office:meta>
</office:document-meta>
</file>